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3" style:parent-style-name="內文" style:family="paragraph">
      <style:text-properties style:font-name="標楷體" style:font-name-asian="標楷體" fo:color="#999999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3" style:parent-style-name="內文" style:family="paragraph">
      <style:paragraph-properties fo:margin-top="0.25in" fo:margin-bottom="0.125in"/>
      <style:text-properties style:font-name-asian="標楷體" fo:font-size="18pt" style:font-size-asian="18pt" style:font-size-complex="18pt"/>
    </style:style>
    <style:style style:name="P24" style:parent-style-name="內文" style:family="paragraph">
      <style:paragraph-properties fo:margin-top="0.25in" fo:margin-bottom="0.125in"/>
      <style:text-properties style:font-name-asian="標楷體"/>
    </style:style>
    <style:style style:name="P25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26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27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28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29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30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31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32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33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34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35" style:parent-style-name="內文" style:family="paragraph">
      <style:paragraph-properties fo:margin-bottom="0.125in"/>
      <style:text-properties style:font-name-asian="標楷體" fo:font-size="18pt" style:font-size-asian="18pt" style:font-size-complex="18pt"/>
    </style:style>
    <style:style style:name="P36" style:parent-style-name="內文" style:family="paragraph">
      <style:paragraph-properties fo:margin-bottom="0.125in"/>
      <style:text-properties style:font-name="標楷體" style:font-name-asian="標楷體" fo:font-size="18pt" style:font-size-asian="18pt" style:font-size-complex="18pt"/>
    </style:style>
    <style:style style:name="P37" style:parent-style-name="內文" style:family="paragraph">
      <style:paragraph-properties fo:margin-bottom="0.25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Text Box 14" text:anchor-type="paragraph" svg:x="0.08333in" svg:y="-0.5in" svg:width="3.13819in" svg:height="0.375in" style:rel-width="scale" style:rel-height="scale"><draw:text-box><text:p text:style-name="內文"><text:span text:style-name="T5">表</text:span><text:span text:style-name="T6">1</text:span><text:span text:style-name="T7">　</text:span><text:span text:style-name="T8">老人照顧系</text:span><text:span text:style-name="T9">主管</text:span><text:span text:style-name="T10">候選人</text:span><text:span text:style-name="T11">自薦表</text:span></text:p></draw:text-box><svg:title/><svg:desc/></draw:frame></text:span><text:span text:style-name="T12"><draw:frame draw:z-index="251657216" draw:id="id1" draw:style-name="a1" draw:name="Text Box 13" text:anchor-type="paragraph" svg:x="6.375in" svg:y="-0.5in" svg:width="1in" svg:height="0.375in" style:rel-width="scale" style:rel-height="scale"><draw:text-box><text:p text:style-name="P13">附件1</text:p></draw:text-box><svg:title/><svg:desc/></draw:frame></text:span><text:span text:style-name="T14">中臺科技大學</text:span><text:span text:style-name="T15">護理學院</text:span><text:span text:style-name="T16">老人照顧</text:span><text:span text:style-name="T17">系</text:span><text:span text:style-name="T18">主</text:span><text:span text:style-name="T19">管</text:span><text:span text:style-name="T20">候選人</text:span><text:span text:style-name="T21">自薦</text:span><text:span text:style-name="T22">表</text:span></text:p>
      <text:p text:style-name="P23">※自薦人：</text:p>
      <text:p text:style-name="P24"/>
      <text:p text:style-name="P25">※自薦理由：</text:p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>※自薦人簽名：</text:p>
      <text:p text:style-name="P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</office:automatic-styles>
  <office:master-styles>
    <style:master-page style:name="MP0" style:page-layout-name="PL0">
      <style:footer>
        <text:p text:style-name="P2"><text:span text:style-name="T3">本表若不敷使用，請自行增列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中臺科技大學健康科學院藥物科技研究所所長候選人推薦表</dc:title>
    <meta:initial-creator>ctust</meta:initial-creator>
    <dc:creator>user</dc:creator>
    <meta:creation-date>2018-07-23T08:01:00Z</meta:creation-date>
    <dc:date>2018-07-23T08:01:00Z</dc:date>
    <meta:print-date>2017-06-19T10:28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8" meta:character-count="58" meta:row-count="1" meta:non-whitespace-character-count="51"/>
  </office:meta>
</office:document-meta>
</file>